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ArialUnicodeMS" svg:font-family="ArialUnicodeMS" style:font-family-generic="system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P2" style:parent-style-name="Normalny" style:family="paragraph">
      <style:paragraph-properties fo:text-align="center"/>
    </style:style>
    <style:style style:name="T3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P4" style:parent-style-name="Normalny" style:family="paragraph">
      <style:paragraph-properties fo:text-align="center" fo:margin-bottom="0in"/>
      <style:text-properties style:font-name="Times New Roman" fo:font-weight="bold" style:font-weight-asian="bold" fo:font-size="12pt" style:font-size-asian="12pt" style:font-size-complex="12pt"/>
    </style:style>
    <style:style style:name="P5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6" style:parent-style-name="Normalny" style:family="paragraph">
      <style:text-properties style:font-name="Times New Roman" fo:font-size="12pt" style:font-size-asian="12pt" style:font-size-complex="12pt"/>
    </style:style>
    <style:style style:name="P7" style:parent-style-name="Normalny" style:family="paragraph">
      <style:text-properties style:font-name="Times New Roman" fo:font-size="12pt" style:font-size-asian="12pt" style:font-size-complex="12pt"/>
    </style:style>
    <style:style style:name="P8" style:parent-style-name="Normalny" style:family="paragraph">
      <style:text-properties style:font-name="Times New Roman" fo:font-size="12pt" style:font-size-asian="12pt" style:font-size-complex="12pt"/>
    </style:style>
    <style:style style:name="T9" style:parent-style-name="Domyślnaczcionkaakapitu" style:family="text">
      <style:text-properties style:font-name="Calibri Light" style:font-name-asian="ArialUnicodeMS" style:font-name-complex="Cambria Math"/>
    </style:style>
    <style:style style:name="P10" style:parent-style-name="Normalny" style:family="paragraph">
      <style:paragraph-properties>
        <style:tab-stops>
          <style:tab-stop style:type="left" style:position="0.7395in"/>
        </style:tab-stops>
      </style:paragraph-properties>
    </style:style>
    <style:style style:name="T11" style:parent-style-name="Domyślnaczcionkaakapitu" style:family="text">
      <style:text-properties style:font-name="Calibri Light" style:font-name-asian="ArialUnicodeMS" style:font-name-complex="Cambria Math"/>
    </style:style>
    <style:style style:name="T12" style:parent-style-name="Domyślnaczcionkaakapitu" style:family="text">
      <style:text-properties style:font-name="Cambria Math" style:font-name-asian="ArialUnicodeMS" style:font-name-complex="Cambria Math"/>
    </style:style>
    <style:style style:name="P13" style:parent-style-name="Normalny" style:family="paragraph">
      <style:paragraph-properties>
        <style:tab-stops>
          <style:tab-stop style:type="left" style:position="0.7395in"/>
        </style:tab-stops>
      </style:paragraph-properties>
    </style:style>
    <style:style style:name="T14" style:parent-style-name="Domyślnaczcionkaakapitu" style:family="text">
      <style:text-properties style:font-name="Cambria Math" style:font-name-asian="ArialUnicodeMS" style:font-name-complex="Cambria Math"/>
    </style:style>
    <style:style style:name="T15" style:parent-style-name="Domyślnaczcionkaakapitu" style:family="text">
      <style:text-properties style:font-name="Calibri Light" style:font-name-asian="ArialUnicodeMS" style:font-name-complex="Cambria Math"/>
    </style:style>
    <style:style style:name="T16" style:parent-style-name="Domyślnaczcionkaakapitu" style:family="text">
      <style:text-properties style:font-name="Cambria Math" style:font-name-asian="ArialUnicodeMS" style:font-name-complex="Cambria Math"/>
    </style:style>
    <style:style style:name="T17" style:parent-style-name="Domyślnaczcionkaakapitu" style:family="text">
      <style:text-properties style:font-name="Calibri Light" style:font-name-asian="ArialUnicodeMS" style:font-name-complex="Cambria Math"/>
    </style:style>
    <style:style style:name="T18" style:parent-style-name="Domyślnaczcionkaakapitu" style:family="text">
      <style:text-properties style:font-name="Cambria Math" style:font-name-asian="ArialUnicodeMS" style:font-name-complex="Cambria Math"/>
    </style:style>
    <style:style style:name="P19" style:parent-style-name="Normalny" style:family="paragraph">
      <style:text-properties style:font-name="Times New Roman" fo:font-size="14pt" style:font-size-asian="14pt" style:font-size-complex="14pt"/>
    </style:style>
    <style:style style:name="P20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21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2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3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5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6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7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8" style:parent-style-name="Normalny" style:family="paragraph">
      <style:paragraph-properties fo:text-align="justify"/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/>
      <text:p text:style-name="P2"><text:span text:style-name="T3">Zadanie pod nazwą ”Łódzkie dla zdrowia seniora” finansowany ze środków budżetu Samorządu Województwa Łódzkiego</text:span></text:p>
      <text:p text:style-name="P4">Deklaracja uczestnictwa</text:p>
      <text:p text:style-name="P5">zajęciach<text:s/></text:p>
      <text:p text:style-name="P6">Imię i nazwisko:..........................................................................................</text:p>
      <text:p text:style-name="P7">Adres zamieszkania....................................................................................</text:p>
      <text:p text:style-name="P8">TEL:......................................... Data urodzenia..........................................</text:p>
      <text:p text:style-name="Normalny"><text:span text:style-name="T9"><text:s text:c="2"/></text:span></text:p>
      <text:p text:style-name="P10"><text:span text:style-name="T11"><text:s text:c="10"/></text:span><text:span text:style-name="T12">⃞ <text:s text:c="3"/>Nordic Walking</text:span></text:p>
      <text:p text:style-name="P13"><text:span text:style-name="T14"><text:s text:c="2"/></text:span><text:span text:style-name="T15"><text:s text:c="8"/></text:span><text:span text:style-name="T16">⃞ <text:s text:c="2"/>Basen</text:span></text:p>
      <text:p text:style-name="Normalny"><text:span text:style-name="T17"><text:s text:c="10"/></text:span><text:span text:style-name="T18">⃞ <text:s text:c="2"/>Tai Chi</text:span></text:p>
      <text:p text:style-name="P19"/>
      <text:p text:style-name="P20">OŚWIADCZENIE</text:p>
      <text:p text:style-name="P21">I. Wyrażam zgodę na przetwarzanie moich danych osobowych przez centrum Usług Społecznych w Drzewicy dla potrzeb realizacji zadania pod nazwą „ Łódzkie dla zdrowia seniora”: Aktywne<text:s/>i zdrowe spędzanie czasu,<text:s/>zajęcia na basenie, Nordic Walking oraz zajęcia Tai Chi, zgodnie z Rozporządzeniem Parlamentu Europejskiego i Rady (UE) 2016/679 z dnia 27 kwietnia 2016 r. w sprawie ochrony osób fizycznych w związku z przetwarzaniem danych osobliwych i w sprawie swobodnego przepływu takich danych oraz uchylenia dyrektywy 95/46/WE (ogólne rozporządzenie o ochronie danych) [Dz. U. UE L 119 z 4.5.2016, s. 1-88]. Jednocześnie oświadczam, że zostałem/zostałam poinformowany/a, iż posiadam prawo dostępu do zebranych danych, prawo do sprostowania danych osobowych oraz prawo do cofnięcia zgody lub wniesienia sprzeciwu wobec przetwarzania moich danych osobowych. Podaję dane osobowe dobrowolnie i oświadczam, że są one zgodne z prawda.</text:p>
      <text:p text:style-name="P22"/>
      <text:p text:style-name="P23"><text:s text:c="8"/><text:tab/><text:tab/>Data i czytelny podpis..............................................................................</text:p>
      <text:p text:style-name="P24"/>
      <text:p text:style-name="P25">II. Wyrażam zgodę na cyfrowe rejestrowanie mojego wizerunku przez Centrum Usług Społecznych w Drzewicy dla potrzeb realizacji Zadania „ łódzkie dla zdrowia seniora” Aktywne<text:s/>i zdrowe<text:s/>spędzanie czasu,<text:s/>zajęcia na basenie, Nordic Walking, Tai Chi, oraz na wykorzystanie mojego wizerunku w materiałach promujących zadania zgodnie z ustawą o prawie autorskim i prawach pokrewnych ( t.j. Dz. U. z 2025 r. poz. 24 z późn.zm.). Jednocześnie oświadczam, że zgodę na wykorzystywanie wizerunku wyraziłem/am dobrowolnie.</text:p>
      <text:p text:style-name="P26"/>
      <text:p text:style-name="P27"><text:s text:c="20"/>Data i czytelny podpis................................................................................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ArialUnicodeMS" svg:font-family="ArialUnicodeMS" style:font-family-generic="system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header>
        <text:p text:style-name="Nagłówek"><text:s text:c="63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wa Nowak</meta:initial-creator>
    <dc:creator>Ewa Nowak</dc:creator>
    <meta:creation-date>2025-09-04T09:04:00Z</meta:creation-date>
    <dc:date>2026-07-22T07:53:00Z</dc:date>
    <meta:print-date>2026-07-22T07:39:00Z</meta:print-date>
    <meta:template xlink:href="Normal" xlink:type="simple"/>
    <meta:editing-cycles>2</meta:editing-cycles>
    <meta:editing-duration>PT15060S</meta:editing-duration>
    <meta:document-statistic meta:page-count="1" meta:paragraph-count="4" meta:word-count="317" meta:character-count="2216" meta:row-count="15" meta:non-whitespace-character-count="1903"/>
  </office:meta>
</office:document-meta>
</file>